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Lucida Sans1" svg:font-family="'Lucida Sans'"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style:font-name="Calibri" fo:font-weight="bold" officeooo:rsid="0016859f" officeooo:paragraph-rsid="0016efeb" style:font-weight-asian="bold" style:font-weight-complex="bold"/>
    </style:style>
    <style:style style:name="P2" style:family="paragraph" style:parent-style-name="Standard">
      <style:text-properties style:font-name="Calibri" fo:font-size="11pt" fo:font-weight="bold" officeooo:rsid="0016859f" officeooo:paragraph-rsid="0016efeb" style:font-size-asian="11pt" style:font-weight-asian="bold" style:font-size-complex="11pt" style:font-weight-complex="bold"/>
    </style:style>
    <style:style style:name="P3" style:family="paragraph" style:parent-style-name="Standard">
      <style:text-properties style:font-name="Calibri" fo:font-size="11pt" fo:font-weight="bold" officeooo:paragraph-rsid="0016efeb" style:font-size-asian="11pt" style:font-weight-asian="bold" style:font-size-complex="11pt" style:font-weight-complex="bold"/>
    </style:style>
    <style:style style:name="P4" style:family="paragraph" style:parent-style-name="Standard">
      <style:text-properties style:font-name="Calibri" fo:font-size="11pt" officeooo:rsid="001bb185" officeooo:paragraph-rsid="0016efeb" style:font-size-asian="11pt" style:font-size-complex="11pt"/>
    </style:style>
    <style:style style:name="P5" style:family="paragraph" style:parent-style-name="Standard">
      <style:text-properties style:font-name="Calibri" fo:font-size="11pt" officeooo:paragraph-rsid="0016efeb" style:font-size-asian="11pt" style:font-size-complex="11pt"/>
    </style:style>
    <style:style style:name="P6" style:family="paragraph" style:parent-style-name="Standard">
      <style:text-properties style:font-name="Calibri" officeooo:paragraph-rsid="0016efeb"/>
    </style:style>
    <style:style style:name="P7" style:family="paragraph" style:parent-style-name="Standard">
      <style:text-properties officeooo:paragraph-rsid="0016efeb"/>
    </style:style>
    <style:style style:name="P8" style:family="paragraph" style:parent-style-name="Standard">
      <style:paragraph-properties fo:text-align="justify" style:justify-single-word="false"/>
      <style:text-properties fo:color="#000000" loext:opacity="100%" style:font-name="Calibri" fo:font-size="11pt" officeooo:paragraph-rsid="0016efeb" fo:background-color="#ffffff" style:font-size-asian="11pt" style:font-size-complex="11pt"/>
    </style:style>
    <style:style style:name="P9" style:family="paragraph" style:parent-style-name="Standard">
      <style:paragraph-properties fo:text-align="justify" style:justify-single-word="false"/>
      <style:text-properties fo:color="#000000" loext:opacity="100%" style:font-name="Calibri" fo:font-size="11pt" officeooo:rsid="0016859f" officeooo:paragraph-rsid="0016efeb" fo:background-color="#ffffff" style:font-size-asian="11pt" style:font-size-complex="11pt"/>
    </style:style>
    <style:style style:name="P10" style:family="paragraph" style:parent-style-name="Standard">
      <style:paragraph-properties fo:text-align="justify" style:justify-single-word="false"/>
      <style:text-properties fo:color="#000000" loext:opacity="100%" style:font-name="Calibri" fo:font-size="11pt" officeooo:rsid="0019e183" officeooo:paragraph-rsid="0016efeb" fo:background-color="#ffffff" style:font-size-asian="11pt" style:font-size-complex="11pt"/>
    </style:style>
    <style:style style:name="P11" style:family="paragraph" style:parent-style-name="Standard">
      <style:text-properties fo:color="#000000" loext:opacity="100%" style:font-name="Calibri" fo:font-size="11pt" officeooo:paragraph-rsid="0016efeb" fo:background-color="#ffffff" style:font-size-asian="11pt" style:font-size-complex="11pt"/>
    </style:style>
    <style:style style:name="P12" style:family="paragraph" style:parent-style-name="Standard" style:list-style-name="L1">
      <style:text-properties officeooo:paragraph-rsid="0016efeb"/>
    </style:style>
    <style:style style:name="P13" style:family="paragraph" style:parent-style-name="Standard" style:list-style-name="L1">
      <style:text-properties officeooo:paragraph-rsid="0017830d"/>
    </style:style>
    <style:style style:name="P14" style:family="paragraph" style:parent-style-name="Standard" style:list-style-name="L1">
      <style:text-properties officeooo:paragraph-rsid="001927c3"/>
    </style:style>
    <style:style style:name="P15" style:family="paragraph" style:parent-style-name="Standard" style:list-style-name="L1">
      <style:text-properties style:font-name="Calibri" fo:font-size="11pt" officeooo:rsid="0016859f" officeooo:paragraph-rsid="0016efeb" style:font-size-asian="11pt" style:font-size-complex="11pt"/>
    </style:style>
    <style:style style:name="P16" style:family="paragraph" style:parent-style-name="Standard" style:list-style-name="L1">
      <style:text-properties style:font-name="Calibri" officeooo:paragraph-rsid="0016efeb"/>
    </style:style>
    <style:style style:name="P17" style:family="paragraph" style:parent-style-name="Standard" style:list-style-name="L2">
      <style:text-properties fo:color="#000000" loext:opacity="100%" style:font-name="Calibri" fo:font-size="11pt" officeooo:paragraph-rsid="0016efeb" fo:background-color="#ffffff" style:font-size-asian="11pt" style:font-size-complex="11pt"/>
    </style:style>
    <style:style style:name="T1" style:family="text">
      <style:text-properties fo:font-size="11pt" officeooo:rsid="001bb185" style:font-size-asian="11pt" style:font-size-complex="11pt"/>
    </style:style>
    <style:style style:name="T2" style:family="text">
      <style:text-properties fo:font-size="11pt" officeooo:rsid="0016859f" style:font-size-asian="11pt" style:font-size-complex="11pt"/>
    </style:style>
    <style:style style:name="T3" style:family="text">
      <style:text-properties fo:font-size="11pt" officeooo:rsid="0017830d" style:font-size-asian="11pt" style:font-size-complex="11pt"/>
    </style:style>
    <style:style style:name="T4" style:family="text">
      <style:text-properties officeooo:rsid="0019e183"/>
    </style:style>
    <style:style style:name="T5" style:family="text">
      <style:text-properties style:font-name="Calibri" fo:font-size="11pt" style:font-size-asian="11pt" style:font-size-complex="11pt"/>
    </style:style>
    <style:style style:name="T6" style:family="text">
      <style:text-properties style:font-name="Calibri" fo:font-size="11pt" officeooo:rsid="0016859f" style:font-size-asian="11pt" style:font-size-complex="11pt"/>
    </style:style>
    <style:style style:name="T7" style:family="text">
      <style:text-properties style:font-name="Calibri" fo:font-size="11pt" officeooo:rsid="0017830d" style:font-size-asian="11pt" style:font-size-complex="11pt"/>
    </style:style>
    <style:style style:name="T8" style:family="text">
      <style:text-properties style:font-name="Calibri" fo:font-size="11pt" officeooo:rsid="001927c3" style:font-size-asian="11pt" style:font-size-complex="11pt"/>
    </style:style>
    <style:style style:name="T9" style:family="text">
      <style:text-properties style:font-name="Calibri" officeooo:rsid="0017830d"/>
    </style:style>
    <style:style style:name="T10" style:family="text">
      <style:text-properties fo:font-weight="bold" officeooo:rsid="0016859f" style:font-weight-asian="bold" style:font-weight-complex="bold"/>
    </style:style>
    <style:style style:name="T11" style:family="text">
      <style:text-properties fo:font-weight="bold" officeooo:rsid="0018a54e" style:font-weight-asian="bold" style:font-weight-complex="bold"/>
    </style:style>
    <style:style style:name="T12" style:family="text">
      <style:text-properties officeooo:rsid="0016859f"/>
    </style:style>
    <style:style style:name="T13" style:family="text">
      <style:text-properties officeooo:rsid="0018a54e"/>
    </style:style>
    <style:style style:name="T14" style:family="text">
      <style:text-properties officeooo:rsid="001779bf"/>
    </style:style>
    <style:style style:name="T15" style:family="text">
      <style:text-properties fo:font-variant="normal" fo:text-transform="none" fo:letter-spacing="normal" fo:font-style="normal" fo:font-weight="normal" officeooo:rsid="001779bf"/>
    </style:style>
    <style:style style:name="T16" style:family="text">
      <style:text-properties fo:font-variant="normal" fo:text-transform="none" fo:letter-spacing="normal" fo:font-style="normal" fo:font-weight="normal" officeooo:rsid="0018a54e"/>
    </style:style>
    <style:style style:name="T17" style:family="text">
      <style:text-properties fo:font-variant="normal" fo:text-transform="none" fo:letter-spacing="normal" fo:font-style="normal" fo:font-weight="normal" officeooo:rsid="0016859f"/>
    </style:style>
    <style:style style:name="T18" style:family="text">
      <style:text-properties fo:font-variant="normal" fo:text-transform="none" fo:letter-spacing="normal" fo:font-style="normal" fo:font-weight="normal" officeooo:rsid="0019e183"/>
    </style:style>
    <style:style style:name="T19" style:family="text">
      <style:text-properties fo:font-variant="normal" fo:text-transform="none" fo:letter-spacing="normal" fo:font-style="normal" fo:font-weight="normal" officeooo:rsid="001bb185"/>
    </style:style>
    <style:style style:name="T20" style:family="text">
      <style:text-properties officeooo:rsid="001bb185"/>
    </style:style>
    <style:style style:name="T21" style:family="text">
      <style:text-properties officeooo:rsid="001927c3"/>
    </style:style>
    <style:style style:name="T22" style:family="text">
      <style:text-properties style:font-name="Calibri"/>
    </style:style>
    <style:style style:name="T23" style:family="text">
      <style:text-properties style:font-name="Calibri" officeooo:rsid="001927c3"/>
    </style:style>
    <style:style style:name="T24" style:family="text">
      <style:text-properties style:font-name="Calibri" fo:font-size="11pt" style:font-size-asian="11pt" style:font-size-complex="11pt"/>
    </style:style>
    <style:style style:name="T25" style:family="text">
      <style:text-properties style:font-name="Calibri" fo:font-size="11pt" officeooo:rsid="001927c3" style:font-size-asian="11pt" style:font-size-complex="11pt"/>
    </style:style>
    <text:list-style style:name="L1">
      <text:list-level-style-number text:level="1" text:style-name="Numbering_20_Symbols" style:num-suffix="." style:num-format="1">
        <style:list-level-properties text:space-before="-0.499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Khôlles anglais 2026-27</text:p>
      <text:p text:style-name="P3"/>
      <text:p text:style-name="P2">Liste des khôlleurs</text:p>
      <text:list xml:id="list3660289418" text:style-name="L1">
        <text:list-header>
          <text:p text:style-name="P12"><text:span text:style-name="T5">Je vous fais parvenir la liste des khôlleurs, au cas où </text:span><text:span text:style-name="T6">vous auriez besoin de les joindre</text:span><text:span text:style-name="T5">. <text:line-break/></text:span></text:p>
          <text:p text:style-name="P15"/>
          <text:p text:style-name="P14"><text:span text:style-name="T7">Jamila Ezrhani <text:s/>&lt;</text:span><text:a xlink:type="simple" xlink:href="mailto:jamezrahni@free.fr" text:style-name="Internet_20_link" text:visited-style-name="Visited_20_Internet_20_Link"><text:span text:style-name="T5">jamezrahni@free.</text:span></text:a><text:a xlink:type="simple" xlink:href="mailto:jamezrahni@free.fr" text:style-name="Internet_20_link" text:visited-style-name="Visited_20_Internet_20_Link"><text:span text:style-name="T8">fr</text:span></text:a><text:span text:style-name="T8"> </text:span><text:span text:style-name="T6">&gt; </text:span><text:span text:style-name="T8">m</text:span><text:span text:style-name="T8">ardi 17h-19h</text:span></text:p>
          <text:p text:style-name="P13"><text:span text:style-name="T5">Lecomte Marie-Christine &lt;</text:span><text:a xlink:type="simple" xlink:href="mailto:m.christine.lecomte@orange.fr" text:style-name="Internet_20_link" text:visited-style-name="Visited_20_Internet_20_Link"><text:span text:style-name="T5">m.christine.lecomte@orange.fr</text:span></text:a><text:span text:style-name="T5">&gt;</text:span><text:span text:style-name="T7">vendredi 14h-17h</text:span></text:p>
        </text:list-header>
      </text:list>
      <text:p text:style-name="P7"><text:span text:style-name="T5">Claire Pottier &lt;</text:span><text:a xlink:type="simple" xlink:href="mailto:claire.pottier@gmail.com" text:style-name="Internet_20_link" text:visited-style-name="Visited_20_Internet_20_Link"><text:span text:style-name="T5">claire.pottier@gmail.com</text:span></text:a><text:span text:style-name="T5">&gt; </text:span><text:span text:style-name="T6">jeudi 1</text:span><text:span text:style-name="T7">0h-12h</text:span></text:p>
      <text:list xml:id="list184908556136409" text:continue-numbering="true" text:style-name="L1">
        <text:list-header>
          <text:p text:style-name="P16"><text:span text:style-name="T2">Ingrid Gouverneur &lt;</text:span><text:a xlink:type="simple" xlink:href="mailto:ingridgouverneur@gmail.com" text:style-name="Internet_20_link" text:visited-style-name="Visited_20_Internet_20_Link"><text:span text:style-name="T2">ingridgouverneur@gmail.com</text:span></text:a><text:span text:style-name="T2">&gt; vendredi </text:span><text:span text:style-name="T3">14h-15h</text:span></text:p>
        </text:list-header>
      </text:list>
      <text:p text:style-name="P5"/>
      <text:p text:style-name="P11"><text:span text:style-name="T10">Matériel </text:span><text:span text:style-name="T12">à prévoir : <text:line-break/><text:tab/>- </text:span>montre <text:span text:style-name="T12">ou chronomètre (pas de portables)</text:span></text:p>
      <text:p text:style-name="P11"><text:span text:style-name="T12"><text:tab/>- </text:span><text:span text:style-name="T13">casque anti-bruit ou </text:span>bouchons <text:span text:style-name="T14">d</text:span><text:span text:style-name="T15">'</text:span><text:span text:style-name="T16">oreilles</text:span></text:p>
      <text:p text:style-name="P11"><text:span text:style-name="T12"><text:tab/>- feuille de préparation type</text:span> «preparation sheet»</text:p>
      <text:p text:style-name="P11"><text:tab/>- <text:span text:style-name="T13">apporter le texte papier imprimé ou récupéré dans la pochette</text:span></text:p>
      <text:p text:style-name="P11"><text:span text:style-name="T12"><text:tab/>- chemise cartonnée ou plastifiée ou classeur souple pour classer tous ses textes de khôlles, ses <text:tab/>préparations et ses fiches </text:span><text:span text:style-name="T14">d</text:span><text:span text:style-name="T17">'</text:span><text:span text:style-name="T12">évaluation</text:span></text:p>
      <text:p text:style-name="P11"/>
      <text:p text:style-name="P11"><text:span text:style-name="T10">Début des khôlles </text:span><text:span text:style-name="T11">et organisation</text:span></text:p>
      <text:list xml:id="list2287661668" text:style-name="L2">
        <text:list-item>
          <text:p text:style-name="P17">Les khôlles commencent la semaine prochaine, <text:span text:style-name="T12">semaine du </text:span><text:span text:style-name="T10">21/09</text:span>. </text:p>
        </text:list-item>
      </text:list>
      <text:p text:style-name="P11"/>
      <text:p text:style-name="P8">Le 1er <text:span text:style-name="T13">du trinôme</text:span> prépare un texte en temps limité <text:span text:style-name="T14">qu</text:span><text:span text:style-name="T15">'</text:span><text:span text:style-name="T14">il aura en amont* </text:span>(privilégier <text:span text:style-name="T14">cependant</text:span> une préparation sur place <text:span text:style-name="T14">la plus </text:span>proche du moment de passage, selon ce qui est possible <text:span text:style-name="T14">bien entendu</text:span>), </text:p>
      <text:p text:style-name="P9">le 2ème et le 3ème auront respectivement 20 mn pour préparer sur place. </text:p>
      <text:p text:style-name="P8"/>
      <text:p text:style-name="P8"><text:span text:style-name="T13">Les salles de préparation sont parfois loin de la salle </text:span><text:span text:style-name="T20">de passage</text:span><text:span text:style-name="T13">, donc prévoir un casque ou bouchons <text:s/></text:span><text:span text:style-name="T14">d</text:span><text:span text:style-name="T15">'</text:span><text:span text:style-name="T16">oreilles</text:span><text:span text:style-name="T13"> pour préparer dans la salle ou non loin. Ne pas perdre de temps à chercher une salle …</text:span></text:p>
      <text:p text:style-name="P8"/>
      <text:p text:style-name="P8"><text:span text:style-name="T13">Le</text:span><text:span text:style-name="T12"> khôlleur scotchera le texte sur la porte ou vous le donnera directement. </text:span><text:span text:style-name="T14">Si le khôlleur fait passer deux groupes à la suite alors le 1er du 2ème groupe aura son texte 20 mn avant son passage (au moins </text:span><text:span text:style-name="T13">qu</text:span><text:span text:style-name="T15">'</text:span><text:span text:style-name="T16">il</text:span><text:span text:style-name="T14"> <text:s/>y ait une impossibilité </text:span><text:span text:style-name="T13">liée au colloscope, alors il faudra anticiper en </text:span></text:p>
      <text:p text:style-name="P8"><text:span text:style-name="T14"><text:s text:c="2"/></text:span><text:span text:style-name="T12"><text:line-break/>*</text:span><text:span text:style-name="T13">en amont : soit directement par courriel envoyé par le khôlleur, soit dans une pochette près de la I110. Je vais mettre dans mon casier une pochette au nom de chaque khôlleur, il se peut qu</text:span><text:span text:style-name="T15">'</text:span><text:span text:style-name="T16">il faille que vous récupériez votre texte à cet endroit (pour le 1er du groupe).</text:span><text:span text:style-name="T14"> <text:s/></text:span><text:span text:style-name="T12"><text:line-break/></text:span></text:p>
      <text:p text:style-name="P8"><text:span text:style-name="T12">Je vous invite </text:span><text:span text:style-name="T10">cette semaine</text:span><text:span text:style-name="T12"> à </text:span><text:span text:style-name="T14">vous préparer </text:span><text:span text:style-name="T13">à la reprise des khôlles. Le texte de ce matin </text:span><text:span text:style-name="T4">«Can AI save …?» </text:span><text:span text:style-name="T13">est parfait ; </text:span><text:span text:style-name="T4">c</text:span><text:span text:style-name="T15">'</text:span><text:span text:style-name="T18">est </text:span><text:span text:style-name="T14">un </text:span><text:span text:style-name="T4">excellent</text:span><text:span text:style-name="T14"> galop d</text:span><text:span text:style-name="T15">'</text:span><text:span text:style-name="T14">essai. </text:span><text:span text:style-name="T4">Puisque nous avons</text:span><text:span text:style-name="T14"> </text:span><text:span text:style-name="T4">travaillé </text:span><text:span text:style-name="T20">ce texte</text:span><text:span text:style-name="T4">, il sera plus aisé de remobiliser la méthode afin de développer un résumé et un commentaire probants</text:span><text:span text:style-name="T13">. </text:span><text:span text:style-name="T20">N</text:span><text:span text:style-name="T15">'</text:span><text:span text:style-name="T19">hésitez pas à organiser une session </text:span><text:span text:style-name="T18">d</text:span><text:span text:style-name="T15">'</text:span><text:span text:style-name="T19">oraux avec 1 ou 2 camarades. <text:s/>Oral de 10 mn max qui comprend une intro (1-2›), un résumé (3›), une transition, un commentaire (5›) et une conclusion (- de 1›). Chacun peut préparer 2 questions sur le texte qu</text:span><text:span text:style-name="T15">'</text:span><text:span text:style-name="T19">il posera à celui qui passe. </text:span><text:span text:style-name="T20"><text:s/></text:span><text:span text:style-name="T4">Il est fortement recommandé de vous remettre en piste </text:span><text:span text:style-name="T20">en binôme/trinôme </text:span><text:span text:style-name="T4">cette semaine afin d</text:span><text:span text:style-name="T15">'</text:span><text:span text:style-name="T4">aborder la reprise des khôlles sereinement. </text:span></text:p>
      <text:p text:style-name="P10">Le talent ne suffira pas ! </text:p>
      <text:p text:style-name="P5"><text:span text:style-name="T13"><text:line-break/>Je </text:span><text:span text:style-name="T4">reste disponible si vous avez des questions. <text:line-break/></text:span></text:p>
      <text:p text:style-name="P4">Bonne semaine, <text:s text:c="4"/></text:p>
      <text:p text:style-name="P4"/>
      <text:p text:style-name="P6"><text:span text:style-name="T1">Ingrid Gouverneur</text:span><text:span text:style-name="T4"><text:line-break/></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Lucida Sans1" svg:font-family="'Lucida Sans'"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de" fo:country="CH"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CH"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9-14T18:22:22.571000000</meta:creation-date>
    <dc:date>2026-09-14T18:49:07.861000000</dc:date>
    <meta:editing-duration>PT18M25S</meta:editing-duration>
    <meta:editing-cycles>3</meta:editing-cycles>
    <meta:generator>LibreOffice/7.1.1.2$Windows_X86_64 LibreOffice_project/fe0b08f4af1bacafe4c7ecc87ce55bb426164676</meta:generator>
    <meta:document-statistic meta:table-count="0" meta:image-count="0" meta:object-count="0" meta:page-count="1" meta:paragraph-count="24" meta:word-count="441" meta:character-count="2692" meta:non-whitespace-character-count="2241"/>
  </office:meta>
</office:document-meta>
</file>