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content.xml" manifest:media-type="text/xml"/>
  <manifest:file-entry manifest:full-path="layout-cache" manifest:media-type="application/binary"/>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Mangal1" svg:font-family="Mangal"/>
    <style:font-face style:name="Liberation Serif1" svg:font-family="'Liberation Serif'" style:font-family-generic="roman"/>
    <style:font-face style:name="Liberation Serif" svg:font-family="'Liberation Serif'" style:font-family-generic="roman" style:font-pitch="variable"/>
    <style:font-face style:name="Liberation Sans" svg:font-family="'Liberation Sans'"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style style:name="P1" style:family="paragraph" style:parent-style-name="Standard">
      <style:text-properties officeooo:paragraph-rsid="000022d6"/>
    </style:style>
    <style:style style:name="P2" style:family="paragraph" style:parent-style-name="Standard">
      <style:text-properties officeooo:rsid="000022d6" officeooo:paragraph-rsid="000022d6"/>
    </style:style>
    <style:style style:name="P3" style:family="paragraph" style:parent-style-name="Standard">
      <style:text-properties fo:font-style="italic" officeooo:paragraph-rsid="000022d6" style:font-style-asian="italic" style:font-style-complex="italic"/>
    </style:style>
    <style:style style:name="P4" style:family="paragraph" style:parent-style-name="Standard">
      <style:text-properties fo:font-weight="bold" officeooo:paragraph-rsid="000022d6" style:font-weight-asian="bold" style:font-weight-complex="bold"/>
    </style:style>
    <style:style style:name="P5" style:family="paragraph" style:parent-style-name="Standard">
      <style:text-properties fo:font-weight="bold" officeooo:rsid="000022d6" officeooo:paragraph-rsid="000022d6" style:font-weight-asian="bold" style:font-weight-complex="bold"/>
    </style:style>
    <style:style style:name="P6" style:family="paragraph" style:parent-style-name="Standard">
      <style:text-properties style:font-name="Liberation Serif1" officeooo:rsid="000022d6" officeooo:paragraph-rsid="000022d6"/>
    </style:style>
    <style:style style:name="P7" style:family="paragraph" style:parent-style-name="Standard">
      <style:paragraph-properties fo:line-height="150%"/>
      <style:text-properties style:font-name="Liberation Serif1" officeooo:rsid="000022d6" officeooo:paragraph-rsid="000022d6"/>
    </style:style>
    <style:style style:name="P8" style:family="paragraph" style:parent-style-name="Standard">
      <style:text-properties style:font-name="Liberation Serif1" fo:font-weight="bold" officeooo:rsid="000022d6" officeooo:paragraph-rsid="000022d6" style:font-weight-asian="bold" style:font-weight-complex="bold"/>
    </style:style>
    <style:style style:name="P9" style:family="paragraph" style:parent-style-name="Standard">
      <style:text-properties style:font-name="Liberation Serif1" fo:font-style="italic" officeooo:rsid="000022d6" officeooo:paragraph-rsid="0001c902" style:font-style-asian="italic" style:font-style-complex="italic"/>
    </style:style>
    <style:style style:name="P10" style:family="paragraph" style:parent-style-name="Standard">
      <style:text-properties style:font-name="Liberation Serif1" fo:font-style="italic" officeooo:rsid="0001c902" officeooo:paragraph-rsid="0001c902" style:font-style-asian="italic" style:font-style-complex="italic"/>
    </style:style>
    <style:style style:name="P11" style:family="paragraph" style:parent-style-name="Standard">
      <style:text-properties style:font-name="Liberation Serif1" fo:font-style="italic" officeooo:rsid="0002db2d" officeooo:paragraph-rsid="0002db2d" style:font-style-asian="italic" style:font-style-complex="italic"/>
    </style:style>
    <style:style style:name="P12" style:family="paragraph" style:parent-style-name="Standard">
      <style:text-properties style:font-name="Liberation Serif1" fo:font-style="italic" officeooo:rsid="0002db2d" officeooo:paragraph-rsid="0003d79d" style:font-style-asian="italic" style:font-style-complex="italic"/>
    </style:style>
    <style:style style:name="P13" style:family="paragraph" style:parent-style-name="Standard">
      <style:text-properties style:font-name="Liberation Serif1" fo:font-style="italic" officeooo:rsid="0003d79d" officeooo:paragraph-rsid="0003d79d" style:font-style-asian="italic" style:font-style-complex="italic"/>
    </style:style>
    <style:style style:name="P14" style:family="paragraph" style:parent-style-name="Standard">
      <style:text-properties style:font-name="Liberation Serif1" fo:font-style="italic" officeooo:rsid="0004958e" officeooo:paragraph-rsid="0006f428" style:font-style-asian="italic" style:font-style-complex="italic"/>
    </style:style>
    <style:style style:name="P15" style:family="paragraph" style:parent-style-name="Standard">
      <style:text-properties style:font-name="Liberation Serif1" fo:font-size="10pt" fo:font-style="italic" style:text-underline-style="none" fo:font-weight="normal" officeooo:rsid="00079772" officeooo:paragraph-rsid="0006f428" style:font-size-asian="10pt" style:font-style-asian="italic" style:font-weight-asian="normal" style:font-size-complex="10pt" style:font-style-complex="italic" style:font-weight-complex="normal"/>
    </style:style>
    <style:style style:name="P16" style:family="paragraph" style:parent-style-name="Standard">
      <style:text-properties style:font-name="Liberation Serif1" fo:font-style="normal" officeooo:rsid="0004958e" officeooo:paragraph-rsid="0006f428" style:font-style-asian="normal" style:font-style-complex="normal"/>
    </style:style>
    <style:style style:name="P17" style:family="paragraph" style:parent-style-name="Standard">
      <style:text-properties officeooo:paragraph-rsid="0001c902"/>
    </style:style>
    <style:style style:name="P18" style:family="paragraph" style:parent-style-name="Standard">
      <style:paragraph-properties fo:line-height="100%" fo:text-align="start" style:justify-single-word="false"/>
      <style:text-properties officeooo:paragraph-rsid="0006f428"/>
    </style:style>
    <style:style style:name="P19" style:family="paragraph" style:parent-style-name="Standard">
      <style:paragraph-properties fo:line-height="100%"/>
      <style:text-properties fo:font-size="10pt" fo:font-weight="normal" officeooo:rsid="00078b99" officeooo:paragraph-rsid="0006f428" style:font-size-asian="10pt" style:font-weight-asian="normal" style:font-size-complex="10pt" style:font-weight-complex="normal"/>
    </style:style>
    <style:style style:name="P20" style:family="paragraph" style:parent-style-name="Standard">
      <style:paragraph-properties fo:line-height="100%"/>
      <style:text-properties fo:font-size="10pt" style:text-underline-style="solid" style:text-underline-width="auto" style:text-underline-color="font-color" fo:font-weight="normal" officeooo:rsid="00078b99" officeooo:paragraph-rsid="0006f428" style:font-size-asian="10pt" style:font-weight-asian="normal" style:font-size-complex="10pt" style:font-weight-complex="normal"/>
    </style:style>
    <style:style style:name="P21" style:family="paragraph" style:parent-style-name="Standard">
      <style:paragraph-properties fo:line-height="100%"/>
      <style:text-properties fo:font-size="10pt" style:text-underline-style="none" fo:font-weight="normal" officeooo:rsid="0002b515" officeooo:paragraph-rsid="0006f428" style:font-size-asian="10pt" style:font-weight-asian="normal" style:font-size-complex="10pt" style:font-weight-complex="normal"/>
    </style:style>
    <style:style style:name="P22" style:family="paragraph" style:parent-style-name="Standard">
      <style:paragraph-properties>
        <style:tab-stops>
          <style:tab-stop style:position="2.91cm"/>
        </style:tab-stops>
      </style:paragraph-properties>
      <style:text-properties officeooo:paragraph-rsid="000022d6"/>
    </style:style>
    <style:style style:name="P23" style:family="paragraph" style:parent-style-name="Standard">
      <style:text-properties style:font-name="Liberation Serif1" fo:font-style="italic" officeooo:rsid="000e6cc0" officeooo:paragraph-rsid="000e6cc0" style:font-style-asian="italic" style:font-style-complex="italic"/>
    </style:style>
    <style:style style:name="T1" style:family="text">
      <style:text-properties officeooo:rsid="000022d6"/>
    </style:style>
    <style:style style:name="T2" style:family="text">
      <style:text-properties style:text-underline-style="solid" style:text-underline-width="auto" style:text-underline-color="font-color"/>
    </style:style>
    <style:style style:name="T3" style:family="text">
      <style:text-properties fo:background-color="#fff200" loext:char-shading-value="0"/>
    </style:style>
    <style:style style:name="T4" style:family="text">
      <style:text-properties fo:background-color="#ffbf00" loext:char-shading-value="0"/>
    </style:style>
    <style:style style:name="T5" style:family="text">
      <style:text-properties officeooo:rsid="0002db2d"/>
    </style:style>
    <style:style style:name="T6" style:family="text">
      <style:text-properties officeooo:rsid="0003d79d"/>
    </style:style>
    <style:style style:name="T7" style:family="text">
      <style:text-properties officeooo:rsid="0004213b"/>
    </style:style>
    <style:style style:name="T8" style:family="text">
      <style:text-properties officeooo:rsid="0004958e"/>
    </style:style>
    <style:style style:name="T9" style:family="text">
      <style:text-properties fo:font-size="10pt" fo:font-weight="normal" officeooo:rsid="00078b99" style:font-size-asian="10pt" style:font-weight-asian="normal" style:font-size-complex="10pt" style:font-weight-complex="normal"/>
    </style:style>
    <style:style style:name="T10" style:family="text">
      <style:text-properties fo:font-size="10pt" fo:font-weight="normal" officeooo:rsid="0006fced" style:font-size-asian="10pt" style:font-weight-asian="normal" style:font-size-complex="10pt" style:font-weight-complex="normal"/>
    </style:style>
    <style:style style:name="T11" style:family="text">
      <style:text-properties fo:font-size="12pt" fo:font-weight="normal" officeooo:rsid="00078b99" style:font-size-asian="12pt" style:font-weight-asian="normal" style:font-size-complex="12pt" style:font-weight-complex="normal"/>
    </style:style>
    <style:style style:name="T12" style:family="text">
      <style:text-properties officeooo:rsid="0006fced"/>
    </style:style>
    <style:style style:name="T13" style:family="text">
      <style:text-properties fo:font-style="italic" style:font-style-asian="italic" style:font-style-complex="italic"/>
    </style:style>
    <style:style style:name="T14" style:family="text">
      <style:text-properties fo:font-style="italic" officeooo:rsid="00079772" style:font-style-asian="italic" style:font-style-complex="italic"/>
    </style:style>
    <style:style style:name="T15" style:family="text">
      <style:text-properties officeooo:rsid="00079772"/>
    </style:style>
    <style:style style:name="T16" style:family="text">
      <style:text-properties officeooo:rsid="0002b515"/>
    </style:style>
    <style:style style:name="T17" style:family="text">
      <style:text-properties officeooo:rsid="0004841d"/>
    </style:style>
    <style:style style:name="T18" style:family="text">
      <style:text-properties fo:font-style="normal" style:font-style-asian="normal" style:font-style-complex="normal"/>
    </style:style>
    <style:style style:name="T19" style:family="text">
      <style:text-properties officeooo:rsid="0006f428"/>
    </style:style>
    <style:style style:name="T20" style:family="text">
      <style:text-properties officeooo:rsid="000ce072"/>
    </style:style>
    <style:style style:name="T21" style:family="text">
      <style:text-properties officeooo:rsid="000e6cc0"/>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2"/>
      <text:p text:style-name="P1">NEW YORK CITY IS RESTRICTING AIRBNB </text:p>
      <text:p text:style-name="P1"/>
      <text:p text:style-name="P1">“It’s my house,” says a host on Airbnb, a rental platform. “I’ve worked really hard to buy it. So the thought that someone else can tell me what I can do with my house is a little crazy.” But a law which went into effect on September 5th caused this host’s Brooklyn listing, and thousands more, to disappear from Airbnb and other short-term rental platforms.</text:p>
      <text:p text:style-name="P1"><text:s/>It took a long time for New York City to get its hands around Airbnb. Years after many cities (including Boston, Paris, San Francisco and Sydney) began implementing laws limiting rental days and slapping fines on violators, the Big Apple is following suit. A new municipal law requires hosts of short-term rentals of less than 30 days to register with New York City. </text:p>
      <text:p text:style-name="P1">The city also requires that hosts be present during the stay and guests must have full access to the entire home. A short-term-rental host calls the new law a “roommate set-up”, where neither the guest nor the host has privacy. “There’s no way I’m letting somebody into my home,” she says. “I walk around in my underwear.” </text:p>
      <text:p text:style-name="P1">Hosts say the rules are stringent (Paris’s regulations stretch to 120-day rentals) and the registration process onerous. According to Skift, a travel news site, only 3,800 (roughly 16% of previously active listings) have applied as of September 4th and only 290 have been approved. Some are worried they will lose their homes without the added income from short-term renters. </text:p>
      <text:p text:style-name="P1"><text:s/>Airbnb, which filed an unsuccessful legal challenge, calls the law a “de facto ban”. It says New York City’s new rules are an outlier and a contrast with the approach in places like San Diego and Seattle. Airbnb has weathered restrictions before. New regulations removed 10,000 listings from Amsterdam in 2021. [...] Around 80% of its top 200 markets by revenues globally have some sort of regulation in place, the firm says.</text:p>
      <text:p text:style-name="P1"><text:s/>The law’s proponents say it will stamp out illegal rentals, which contribute to the city’s shortage of affordable housing. Some argue that short-term lets are “potentially displacing the people that used to live there. Sometimes people were evicted.” Others argue that they make neighbourhoods worse. Vijay Dandapani, of the Hotel Association of New York City (which has an interest in squishing Airbnb), said “I live in a condo. I can tell you I don’t want people coming in at 1am.” </text:p>
      <text:p text:style-name="P1">Yet Airbnb may not be the neighbourhood killer some claim. Culling Airbnb has not stopped rent increases in the cities that have done it so far. [...] </text:p>
      <text:p text:style-name="P1"/>
      <text:p text:style-name="P3">_ Adapted from<text:span text:style-name="T2"> The Economist</text:span> September 2023 </text:p>
      <text:p text:style-name="P4"/>
      <text:p text:style-name="P5">A Question 1</text:p>
      <text:p text:style-name="P2"><text:s/>According to the article, what is , <text:span text:style-name="T20">and what motivates, </text:span>New York City’s policy on short-term rentals ?</text:p>
      <text:p text:style-name="P2">Use the information from the document, without any personal comment. Answer in your own words.</text:p>
      <text:p text:style-name="P6">80 words± 10%</text:p>
      <text:p text:style-name="P6"/>
      <text:p text:style-name="P8"/>
      <text:p text:style-name="P8">B Question 2</text:p>
      <text:p text:style-name="P6"><text:s text:c="2"/>Do you think that tourism should be restricted? <text:s/>Illustrate your answer with relevant examples.</text:p>
      <text:p text:style-name="P6">180 words ± 10%</text:p>
      <text:p text:style-name="P6"/>
      <text:p text:style-name="P6"/>
      <text:p text:style-name="P6"/>
      <text:p text:style-name="P6"/>
      <text:p text:style-name="P6">1/2</text:p>
      <text:p text:style-name="P6"/>
      <text:p text:style-name="P6"><text:soft-page-break/></text:p>
      <text:p text:style-name="P6"/>
      <text:p text:style-name="P8"/>
      <text:p text:style-name="P8">C Translate the following text into English.</text:p>
      <text:p text:style-name="P7"/>
      <text:p text:style-name="P7">À neuf heures du matin, lorsque Jay Caleb raccrocha le téléphone, il comprit que quelque chose clochait. Elijah Stern venait de lui indiquer que Luther avait pris un congé pour une durée indéterminée. « Vous cherchez Luther ? s’était étonné Stern. Mais il n’est pas ici. Je pensais que vous saviez. – Pas ici ? Mais où est-il ? Hier, nous l’attendions pour l’anniversaire de sa sœur et il n’est jamais venu. Je suis très inquiet. Que vous a-t-il dit exactement ? – Il m’a dit qu’il allait probablement devoir arrêter de travailler pour moi. C’était il y a deux jours. – Arrêter de travailler pour vous ? Mais pourquoi ? – Je l’ignore. Je pensais que vous, vous le saviez. » </text:p>
      <text:p text:style-name="P7">Immédiatement après avoir reposé le combiné, Jay le reprit en main pour prévenir la police. Mais il ne termina pas son geste. Il avait un étrange pressentiment. Nadia, sa femme, fit irruption dans le bureau.</text:p>
      <text:p text:style-name="P7"/>
      <text:p text:style-name="P6"><text:s/>Joël Dicker, La vérité sur l’affaire Harry Quebert, 2012 </text:p>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6"><text:soft-page-break/></text:p>
      <text:p text:style-name="P17">D<text:span text:style-name="T1">S MPSI2</text:span></text:p>
      <text:p text:style-name="P17">NEW YORK CITY IS RESTRICTING AIRBNB </text:p>
      <text:p text:style-name="P17"/>
      <text:p text:style-name="P17">“It’s my house,” says a host on Airbnb, a rental platform. “I’ve worked really hard to buy it. So the thought that someone else can tell me what I can do with my house is a little crazy.” But a law which went into effect on September 5th caused this host’s Brooklyn listing, and thousands more, to disappear from Airbnb and other short-term rental platforms.</text:p>
      <text:p text:style-name="P17"><text:s/>It too<text:span text:style-name="T3">k a long time for New York City to get its hands around Airbnb. Years after many cities</text:span> (including Boston, Paris, San Francisco and Sydney) <text:span text:style-name="T3">began implementing laws limiting rental days and slapping fines on violators, the Big Apple is following suit. A new municipal law requires hosts of short-term rentals of less than 30 days to register with New York City. </text:span></text:p>
      <text:p text:style-name="P17"><text:span text:style-name="T3">The city also requires that hosts be present during the stay and guests must have full access to the entire home. A</text:span> short-term-rental host calls the new law a “roommate set-up”, where neither the guest nor the host has privacy. “There’s no way I’m letting somebody into my home,” she says. “I walk around in my underwear.” </text:p>
      <text:p text:style-name="P17"><text:span text:style-name="T3">Hosts say the rules are stringent (Paris’s regulations stretch to 120-day rentals) and the registration process onerous. </text:span>According to Skift, a travel news site, only 3,800 (roughly 16% of previously active listings) have applied as of September 4th and only 290 have been approved. Some are worried they will lose their homes without the added income from short-term renters. </text:p>
      <text:p text:style-name="P17"><text:s/>Airbnb, which filed an unsuccessful legal challenge, calls the law a “de facto ban”. I<text:span text:style-name="T3">t says New York City’s new rules are an outlier and a contrast with the approach in places like San Diego and Seattle.</text:span> Airbnb has weathered restrictions before. New regulations removed 10,000 listings from Amsterdam in 2021. [...] Around 80% of its top 200 markets by revenues globally have some sort of regulation in place, the firm says.</text:p>
      <text:p text:style-name="P17"><text:span text:style-name="T4"><text:s/>The law’s proponents say it will stamp out illegal rentals, which contribute to the city’s shortage of affordable housing. Some argue that short-term lets are “potentially displacing the people that used to live there. Sometimes people were evicted</text:span>.” Others argue that they make neighbourhoods worse. Vijay Dandapani, of the Hotel Association of New York City (which has an interest in squishing Airbnb), said “I live in a condo. I can tell you I don’t want people coming in at 1am.” </text:p>
      <text:p text:style-name="P17">Yet Airbnb may not be the neighbourhood killer some claim. Culling Airbnb has not stopped rent increases in the cities that have done it so far. [...] </text:p>
      <text:p text:style-name="P17"/>
      <text:p text:style-name="P9">_ Adapted from<text:span text:style-name="T2"> The Economist</text:span> September 2023 (442 words </text:p>
      <text:p text:style-name="P9"/>
      <text:p text:style-name="P9"/>
      <text:p text:style-name="P9"/>
      <text:p text:style-name="P9"/>
      <text:p text:style-name="P9"/>
      <text:p text:style-name="P9"/>
      <text:p text:style-name="P10"/>
      <text:p text:style-name="P10"/>
      <text:p text:style-name="P10"/>
      <text:p text:style-name="P10"/>
      <text:p text:style-name="P10"/>
      <text:p text:style-name="P10"/>
      <text:p text:style-name="P10"/>
      <text:p text:style-name="P10"/>
      <text:p text:style-name="P10"/>
      <text:p text:style-name="P10"><text:soft-page-break/>Q1</text:p>
      <text:p text:style-name="P10"><text:s/>New <text:span text:style-name="T8">Y</text:span>ork City <text:s/>has decided to curb short-term rentals in order to ease the shortage of affordable housing in the city. <text:s/><text:span text:style-name="T21">The aim is to spot illegal rentals, protect local residents from expensive rents, eviction and possibly nuisances caused by tourists. </text:span>To achieve this goal, they are imposing more stringent rules on owners from September 2023. Short-term lets under 30 days must be registered, hosts <text:span text:style-name="T7">are required to be on the premises</text:span> and <text:span text:style-name="T7">open all the property to their guests</text:span>.</text:p>
      <text:p text:style-name="P23">80</text:p>
      <text:p text:style-name="P23"/>
      <text:p text:style-name="P10">To what extent should tourism be restricted?</text:p>
      <text:p text:style-name="P10"/>
      <text:p text:style-name="P13">Venice, one the top tourist destinations, has implemented restrictive measures, and is far from isolated in this respect. Is this the right direction regarding tourism?</text:p>
      <text:p text:style-name="P10"/>
      <text:p text:style-name="P10"><text:span text:style-name="T6">At first, it</text:span> <text:s/>sounds preposterous: visiting places is good, <text:span text:style-name="T6">so is </text:span>meeting people, <text:span text:style-name="T6">encountering diverse human cultures. <text:s/>Going places has been a favourite activity of the social elite for centuries, <text:s/>and the aristocratic’ grand tour’ is now available to all.</text:span></text:p>
      <text:p text:style-name="P10"/>
      <text:p text:style-name="P10"><text:span text:style-name="T6">Furthermore, it is an </text:span>important economic sector. <text:span text:style-name="T6">Indeed,</text:span> no country can afford <text:span text:style-name="T5">to ignore or curb tourism. For instance, Croatia gets 25% of its GDP from tourism.</text:span></text:p>
      <text:p text:style-name="P10"/>
      <text:p text:style-name="P12"><text:span text:style-name="T6">However, many sites , like Athens’ Acropolis are being damaged by overcrowding, a situation directly stemming from tourism. While s</text:span>ome cities ( Barcelona, Canary islands) <text:span text:style-name="T6">are </text:span>flooded with visitors, <text:span text:style-name="T6">local people suffer too and resentment can grow against foreign visitors.</text:span></text:p>
      <text:p text:style-name="P12"><text:span text:style-name="T6">One problem is that the l</text:span>ocal economy is <text:span text:style-name="T6">both </text:span>boosted and disrupted, thrown out of balance ( catering industry vs production, year-round businesses)</text:p>
      <text:p text:style-name="P11"/>
      <text:p text:style-name="P11">While some places need to curb the number of visitors, the problem lies rather with the lack of imagination and sense of adventure of many pe<text:span text:style-name="T7">o</text:span>ple; rather than <text:span text:style-name="T7">overall </text:span>restriction, redistribution towards less famous spots <text:span text:style-name="T7">seems in order.</text:span> <text:s/><text:span text:style-name="T19">193</text:span></text:p>
      <text:p text:style-name="P11"/>
      <text:p text:style-name="P14"/>
      <text:p text:style-name="P16"><text:span text:style-name="T11">At nine am, as Jay Caleb hung up the phone, he realised something was wrong. Elijah Stern had just told him that Luther had left on a holiday of indefinite length</text:span><text:span text:style-name="T9">. </text:span><text:span text:style-name="T10">Had taken a leave of indefinite length</text:span></text:p>
      <text:p text:style-name="P18"><text:span text:style-name="T18">“ You’re looking for Luther?” Stern had wondered. “ But he is not here. I thought you knew ( about it).” “ Not here? Where is he, the</text:span>n? Yesterday we expected him at his sister’s birthday party and he never turned up. I am very worried. What exactly did he tell you?” <text:s/>“ He told me he would probably have to stop working for me. That was two days ago.” “ Stop working for you? Why?” “ I have no idea. I thought <text:span text:style-name="T13">you</text:span> kn<text:span text:style-name="T15">e</text:span>w.”/ <text:span text:style-name="T14">(were aware of that)</text:span></text:p>
      <text:p text:style-name="P18">Immediately after hanging up, Luther picked up the phone again to call the police. However, he did not finish his move. He had a strange foreboding. Nadia, his wife, burst into the office. /<text:span text:style-name="T16">study</text:span></text:p>
      <text:p text:style-name="P18"/>
      <text:p text:style-name="P19">Joël Dicker, <text:span text:style-name="T2">La vérité sur l’affaire Harry Québert.</text:span></text:p>
      <text:p text:style-name="P20"/>
      <text:p text:style-name="P21">Replaced the handset picked it up again <text:s text:c="4"/><text:span text:style-name="T17">rang off</text:span></text:p>
      <text:p text:style-name="P21"/>
      <text:p text:style-name="P21"><text:s/><text:span text:style-name="T12">No sooner had he replaced the handset than he picked it up again</text:span></text:p>
      <text:p text:style-name="P15">barged into the study</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Mangal1" svg:font-family="Mangal"/>
    <style:font-face style:name="Liberation Serif1" svg:font-family="'Liberation Serif'" style:font-family-generic="roman"/>
    <style:font-face style:name="Liberation Serif" svg:font-family="'Liberation Serif'" style:font-family-generic="roman" style:font-pitch="variable"/>
    <style:font-face style:name="Liberation Sans" svg:font-family="'Liberation Sans'"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Liberation Serif" fo:font-size="12pt" fo:language="en" fo:country="US" style:letter-kerning="true" style:font-name-asian="SimSun" style:font-size-asian="10.5pt" style:language-asian="zh" style:country-asian="CN" style:font-name-complex="Mangal"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page"/>
      <style:text-properties style:use-window-font-color="true" style:font-name="Liberation Serif" fo:font-size="12pt" fo:language="en" fo:country="US" style:letter-kerning="true" style:font-name-asian="SimSun" style:font-size-asian="10.5pt" style:language-asian="zh" style:country-asian="CN" style:font-name-complex="Mangal"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Mangal" style:font-family-complex="Mang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loext:contextual-spacing="false" fo:line-height="120%"/>
    </style:style>
    <style:style style:name="List" style:family="paragraph" style:parent-style-name="Text_20_body" style:class="list">
      <style:text-properties style:font-size-asian="12pt" style:font-name-complex="Mangal1" style:font-family-complex="Mangal"/>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Mangal1" style:font-family-complex="Mangal"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Mangal1" style:font-family-complex="Mangal"/>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59cm" fo:page-height="27.94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creation-date>2017-10-20T23:40:51.940000000</meta:creation-date>
    <meta:generator>LibreOffice/6.1.5.2$Windows_X86_64 LibreOffice_project/90f8dcf33c87b3705e78202e3df5142b201bd805</meta:generator>
    <meta:print-date>2025-03-27T11:44:10.260000000</meta:print-date>
    <dc:date>2026-09-10T16:03:31.353000000</dc:date>
    <meta:editing-duration>PT1H27M51S</meta:editing-duration>
    <meta:editing-cycles>7</meta:editing-cycles>
    <meta:document-statistic meta:table-count="0" meta:image-count="0" meta:object-count="0" meta:page-count="4" meta:paragraph-count="48" meta:word-count="1584" meta:character-count="9287" meta:non-whitespace-character-count="7707"/>
  </office:meta>
</office:document-meta>
</file>