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NewRomanMS" svg:font-family="TimesNewRomanMS" style:font-family-generic="roman"/>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SimSun" svg:font-family="SimSun" style:font-family-generic="system" style:font-pitch="variable"/>
  </office:font-face-decls>
  <office:automatic-styles>
    <style:style style:name="P1" style:family="paragraph" style:parent-style-name="Standard" style:list-style-name="">
      <style:paragraph-properties style:text-autospace="none"/>
      <style:text-properties fo:color="#000000" style:text-position="0% 100%" style:font-name="TimesNewRomanMS" fo:font-size="10pt" style:text-underline-style="none" style:font-name-asian="TimesNewRomanMS" style:font-size-asian="10pt" style:font-name-complex="TimesNewRomanMS" style:font-size-complex="10pt"/>
    </style:style>
    <style:style style:name="P2" style:family="paragraph" style:parent-style-name="Standard" style:list-style-name="">
      <style:paragraph-properties style:text-autospace="none"/>
    </style:style>
    <style:style style:name="P3" style:family="paragraph" style:parent-style-name="Standard">
      <style:text-properties fo:font-size="10pt" style:font-size-asian="10pt" style:font-size-complex="10pt"/>
    </style:style>
    <style:style style:name="P4" style:family="paragraph" style:parent-style-name="Standard" style:list-style-name="">
      <style:paragraph-properties style:text-autospace="none"/>
      <style:text-properties fo:font-size="10pt" style:font-size-asian="10pt" style:font-size-complex="10pt"/>
    </style:style>
    <style:style style:name="P5" style:family="paragraph" style:parent-style-name="Standard">
      <style:text-properties fo:font-size="10pt" fo:font-weight="bold" style:font-size-asian="10pt" style:font-weight-asian="bold" style:font-size-complex="10pt"/>
    </style:style>
    <style:style style:name="T1" style:family="text">
      <style:text-properties fo:color="#000000" style:text-position="0% 100%" style:font-name="TimesNewRomanMS" fo:font-size="10pt" style:text-underline-style="none" style:font-name-asian="TimesNewRomanMS" style:font-size-asian="10pt" style:font-name-complex="TimesNewRomanMS" style:font-size-complex="10pt"/>
    </style:style>
    <style:style style:name="T2" style:family="text">
      <style:text-properties fo:color="#000000" style:text-position="0% 100%" style:font-name="TimesNewRomanMS" style:text-underline-style="none" style:font-name-asian="TimesNewRomanMS" style:font-name-complex="TimesNewRomanMS"/>
    </style:style>
    <style:style style:name="T3" style:family="text">
      <style:text-properties fo:font-size="10pt" style:font-size-asian="10pt" style:font-size-complex="10pt"/>
    </style:style>
    <style:style style:name="T4" style:family="text">
      <style:text-properties fo:font-size="10pt" style:font-size-asian="10pt" style:font-size-complex="10pt" style:font-style-complex="italic"/>
    </style:style>
    <style:style style:name="T5" style:family="text">
      <style:text-properties fo:font-size="10pt" fo:font-style="italic" style:font-size-asian="10pt" style:font-style-asian="italic" style:font-size-complex="10pt"/>
    </style:style>
    <style:style style:name="T6" style:family="text">
      <style:text-properties fo:font-size="10pt" fo:font-style="italic" style:font-size-asian="10pt" style:font-style-asian="italic" style:font-size-complex="10pt" style:font-style-complex="italic"/>
    </style:style>
    <style:style style:name="T7" style:family="text">
      <style:text-properties fo:font-size="10pt" fo:font-style="italic" fo:font-weight="bold" style:font-size-asian="10pt" style:font-style-asian="italic" style:font-weight-asian="bold" style:font-size-complex="10pt"/>
    </style:style>
    <style:style style:name="T8" style:family="text">
      <style:text-properties fo:font-size="10pt" fo:font-weight="bold" style:font-size-asian="10pt" style:font-weight-asian="bold" style:font-size-complex="10pt"/>
    </style:style>
    <style:style style:name="T9" style:family="text">
      <style:text-properties fo:font-size="10pt" fo:font-weight="bold" style:font-size-asian="10pt" style:font-weight-asian="bold" style:font-size-complex="10pt" style:font-weight-complex="bold"/>
    </style:style>
    <style:style style:name="T10" style:family="text">
      <style:text-properties fo:font-size="10pt" fo:font-style="normal" style:font-size-asian="10pt" style:font-style-asian="normal" style:font-size-complex="10pt" style:font-style-complex="normal"/>
    </style:style>
    <style:style style:name="T11" style:family="text">
      <style:text-properties fo:font-weight="bold" style:font-weight-asian="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text:span text:style-name="T2">2/9</text:span></text:p>
      <text:p text:style-name="P4"><text:span text:style-name="T11">Bibliography</text:span></text:p>
      <text:p text:style-name="Standard"><text:span text:style-name="T3">Please buy this book: </text:span><text:span text:style-name="T6">60 étapes pour réussir en anglais</text:span><text:span text:style-name="T3">, <text:s/>Ellipses (any edition). Each "étape" corresponds to a week in the year. <text:s/>There is a weekly test, starting from </text:span><text:span text:style-name="T9">Wednesday the 9</text:span><text:span text:style-name="T8">th</text:span><text:span text:style-name="T3"> of September: "étape 35".</text:span></text:p>
      <text:p text:style-name="P3">You will also need to download the Socrative Student app on your phone or tablet. </text:p>
      <text:p text:style-name="P3"/>
      <text:p text:style-name="P5">The best way to learn and improve your English outside class is by....</text:p>
      <text:p text:style-name="Standard"><text:span text:style-name="T3">a) </text:span><text:span text:style-name="T8">reading 10 minutes of English a day </text:span><text:span text:style-name="T3">(for example </text:span><text:span text:style-name="T6">The Economist</text:span><text:span text:style-name="T3">, </text:span><text:span text:style-name="T6">The Guardian</text:span><text:span text:style-name="T3">, </text:span><text:span text:style-name="T6">The New York Times</text:span><text:span text:style-name="T3">, </text:span><text:span text:style-name="T6">The Washington Post</text:span><text:span text:style-name="T3">, </text:span><text:span text:style-name="T5">Time,</text:span><text:span text:style-name="T3"> </text:span><text:span text:style-name="T6">Vocable</text:span><text:span text:style-name="T4"> or practically any English article from the internet</text:span><text:span text:style-name="T3">)</text:span></text:p>
      <text:p text:style-name="Standard"><text:span text:style-name="T8">Free access through the library website</text:span><text:span text:style-name="T5">: <text:s/></text:span><text:span text:style-name="T3">sign up at the library to get Europresse and Cafeyn</text:span></text:p>
      <text:p text:style-name="Standard"><text:span text:style-name="T3">b) </text:span><text:span text:style-name="T8">and also listening to/ watching 10 minutes of English.</text:span><text:span text:style-name="T3"> Watch one of the </text:span><text:span text:style-name="T6">New York Times'</text:span><text:span text:style-name="T3"> short videos. Try a free podcast download: (</text:span><text:span text:style-name="T6">CNN </text:span><text:span text:style-name="T3">Student News, </text:span><text:span text:style-name="T6">The Economist, BBC </text:span><text:span text:style-name="T3">Six-Minute English, </text:span><text:span text:style-name="T6">NPR</text:span><text:span text:style-name="T3"> etc) or watch one of the thousands of TED talks (http://www.ted.com/). You can also watch any series or films, in English with English subtitles or no subtitles. </text:span></text:p>
      <text:p text:style-name="P3"/>
      <text:p text:style-name="P5">Websites: </text:p>
      <text:p text:style-name="Standard"><text:span text:style-name="T8">Grammar revision: </text:span><text:span text:style-name="T3">https://www.englishgrammar.org/category/verbs/</text:span></text:p>
      <text:p text:style-name="Standard"><text:span text:style-name="T8">Translation</text:span><text:span text:style-name="T3">: http://www.linguee.fr/francais-anglais <text:s/><text:tab/>http://forum.wordreference.com/</text:span></text:p>
      <text:p text:style-name="P3"/>
      <text:p text:style-name="Standard"><text:span text:style-name="T8">Use your smart phone: The best free press apps: </text:span><text:span text:style-name="T5">The Guardian, BBC News, CNN</text:span></text:p>
      <text:p text:style-name="Standard"><text:span text:style-name="T7">The best learning English apps</text:span><text:span text:style-name="T5">: </text:span><text:span text:style-name="T6">Verb Smash</text:span><text:span text:style-name="T5"> (verb and conjugation revision), The British Council (https://learnenglish.britishcouncil.org/apps) <text:s/>;The BBC Learning English (https://www.bbc.co.uk/learningenglish/english/) ; Magoosh prepares you for exams like TOEFL ; HelloTalk — </text:span><text:span text:style-name="T10">meet strange new people who will help you to learn English while you help them to learn French. </text:span></text:p>
      <text:p text:style-name="P5"/>
      <text:p text:style-name="Standard"><text:span text:style-name="T8">My email address</text:span><text:span text:style-name="T3">: Penelope.Hamm@orange.fr</text:span></text:p>
      <text:p text:style-name="P1">If you write to me (preferably in English), please wait for a reply before taking any action.</text:p>
      <text:p text:style-name="P1"/>
      <text:p text:style-name="P1"><text:tab/><text:tab/><text:tab/>Coup de théâtre dans  le procès qui oppose Meta et une trentaine d’États américains au sujet de l’addiction des mineurs à Facebook et à Instagram. Le géant technologique, qui risquait jusqu’à 200  milliards de dollars d’amende, a accepté de verser jusqu’à 16,8  milliards de dollars dans le cadre d’un accord à l’amiable. Mais la transaction n’est pas seulement financière  : l’accord prévoit un certain nombre de concessions importantes sur le fonctionnement même de ses produits lorsqu’ils sont utilisés par des mineurs.</text:p>
      <text:p text:style-name="P1"><text:tab/><text:tab/><text:tab/>Parmi elles, une limite du temps d’utilisation quotidienne de 2  heures sur Instagram et Facebook sera installée par défaut, durée qui prendra en compte l’utilisation cumulée des deux plateformes sur une journée. L’accès aux deux applications sera aussi bloqué entre minuit et 6  heures du matin. Ces réglages, qui concernent les mineurs, ne pourront être levés que par un parent. Les notifications seront aussi coupées de 22  heures à 7  heures du matin et pendant les heures de classe pour les moins de 18  ans. Autre mesure annoncée  : les compteurs de likes masqués, et certains filtres esthétiques désactivés. Pierre angulaire de ces mesures, le contrôle de l’âge des utilisateurs sera renforcé à l’inscription. [...]</text:p>
      <text:p text:style-name="P2"><text:span text:style-name="T1"><text:tab/><text:tab/><text:tab/><text:tab/><text:tab/><text:tab/><text:tab/><text:tab/><text:tab/><text:tab/><text:tab/><text:tab/><text:tab/><text:tab/><text:tab/><text:tab/><text:tab/><text:tab/><text:tab/><text:tab/><text:tab/><text:tab/><text:tab/><text:tab/><text:tab/><text:tab/><text:tab/><text:tab/><text:tab/><text:tab/><text:tab/>Le Figaro 26/8/26</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NewRomanMS" svg:font-family="TimesNewRomanMS" style:font-family-generic="roman"/>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1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1pt" fo:language="fr" fo:country="FR"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SimSun"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fo:font-size="12pt"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fo:font-size="12pt"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Penelope Hamm</meta:initial-creator>
    <meta:creation-date>2026-09-02T10:51:07</meta:creation-date>
    <meta:document-statistic meta:table-count="0" meta:image-count="0" meta:object-count="0" meta:page-count="1" meta:paragraph-count="18" meta:word-count="463" meta:character-count="3058"/>
    <dc:date>2026-09-02T10:53:47</dc:date>
    <dc:creator>Penelope Hamm</dc:creator>
    <meta:editing-duration>PT2M40S</meta:editing-duration>
    <meta:editing-cycles>1</meta:editing-cycles>
    <meta:generator>OpenOffice/4.1.15$Unix OpenOffice.org_project/4115m2$Build-9813</meta:generator>
  </office:meta>
</office:document-meta>
</file>